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itsbergenstraat 65 1013CL Amsterdam, Spitsbergenstraat 67 1013CL Amsterdam, Spitsbergenstraat 69 1013CL Amsterdam, Spitsbergenstraat 71 1013C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pitsbergenstraat 65 1013CL Amsterdam, Spitsbergenstraat 67 1013CL Amsterdam, Spitsbergenstraat 69 1013CL Amsterdam, Spitsbergenstraat 71 1013CL Amsterdam</text:p>
            <text:p text:style-name="common-al">Omschrijving: realiseren van dakopbouwen met dakterrassen aan de voor- en achterzijde</text:p>
            <text:p text:style-name="common-al">Datum ontvangst: 26-05-2023</text:p>
            <text:p text:style-name="common-al">Zaaknummer: Z2023-W002148</text:p>
            <text:p text:style-name="common-al">OLO nummer: 731642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4410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410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410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002148</meta:user-defined>
    <meta:user-defined meta:name="DCTERMS.abstract">realiseren van dakopbouwen met dakterrassen aan de voor- en achterzij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Spitsbergenstraat 65 1013CL Amsterdam, Spitsbergenstraat 67 1013CL Amsterdam, Spitsbergenstraat 69 1013CL Amsterdam, Spitsbergenstraat 71 1013CL Amsterdam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4410</meta:user-defined>
    <meta:user-defined meta:name="OVERHEIDop.GmbID/DC.identifier">gmb-2023-244410</meta:user-defined>
    <meta:user-defined meta:name="OVERHEIDop.versieInformatie"/>
  </office:meta>
</office:document-meta>
</file>