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bouwen van een woning - Oostindie 58 in Zevenhuizen</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30 mei 2023 een besluit genomen op de aanvraag met zaaknummer Z202300807 voor het bouwen van een woning op locatie Oostindie 58 in Zevenhuizen. De vergunning is verleend. Het besluit betreft de volgende onderdelen:</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op de dag na 30 mei 2023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244095</text:span><text:line-break/><text:date style:data-style-name="dag" text:fixed="true" text:date-value="2023-06-06"/><text:line-break/><text:date style:data-style-name="jaar" text:fixed="true" text:date-value="2023-06-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4095</text:span><text:date style:data-style-name="nicedate" text:fixed="true" text:date-value="2023-06-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4095</text:span><text:date style:data-style-name="nicedate" text:fixed="true" text:date-value="2023-06-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Kennisgeving besluit op aanvraag omgevingsvergunning voor het bouwen van een woning - Oostindie 58 in Zevenhuizen</meta:user-defined>
    <meta:user-defined meta:name="DCTERMS.W3CDTF/DCTERMS.available">2023-06-06</meta:user-defined>
    <meta:user-defined meta:name="DCTERMS.W3CDTF/OVERHEIDop.jaargang">2023</meta:user-defined>
    <meta:user-defined meta:name="OVERHEIDop.publicationIssue">244095</meta:user-defined>
    <meta:user-defined meta:name="OVERHEIDop.GmbID/DC.identifier">gmb-2023-244095</meta:user-defined>
    <meta:user-defined meta:name="OVERHEIDop.versieInformatie"/>
  </office:meta>
</office:document-meta>
</file>