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ampenistenstraat 6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 Lampenistenstraat 60     8-6-2023 t/m 16-6-2023, Locatie: Lampenistenstraat 60</text:p>
            <text:p text:style-name="common-al">Looptijd :08-06-2023 t/m 16-06-2023</text:p>
            <text:p text:style-name="common-al">Verzonden naar aanvrager op: 01-06-2023</text:p>
            <text:p text:style-name="common-al">Kenmerk gemeente: Z/23/216834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3/2168348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3884</text:span><text:line-break/><text:date style:data-style-name="dag" text:fixed="true" text:date-value="2023-06-06"/><text:line-break/><text:date style:data-style-name="jaar" text:fixed="true" text:date-value="2023-06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43884</text:span><text:date style:data-style-name="nicedate" text:fixed="true" text:date-value="2023-06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43884</text:span><text:date style:data-style-name="nicedate" text:fixed="true" text:date-value="2023-06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4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3/2168348</meta:user-defined>
    <meta:user-defined meta:name="DCTERMS.abstract">object Lampenistenstraat 60 8-6-2023 t/m 16-6-2023, Lampenistenstraat 60</meta:user-defined>
    <dc:language>nl</dc:language>
    <meta:user-defined meta:name="OVERHEIDop.locatietype/OVERHEIDop.gebiedsmarkering">Punt</meta:user-defined>
    <meta:user-defined meta:name="DC.title">Besluit apv vergunning Verleend - Lampenistenstraat 60</meta:user-defined>
    <meta:user-defined meta:name="DCTERMS.W3CDTF/DCTERMS.available">2023-06-06</meta:user-defined>
    <meta:user-defined meta:name="DCTERMS.W3CDTF/OVERHEIDop.jaargang">2023</meta:user-defined>
    <meta:user-defined meta:name="OVERHEIDop.publicationIssue">243884</meta:user-defined>
    <meta:user-defined meta:name="OVERHEIDop.GmbID/DC.identifier">gmb-2023-243884</meta:user-defined>
    <meta:user-defined meta:name="OVERHEIDop.versieInformatie"/>
  </office:meta>
</office:document-meta>
</file>