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wijzigd vastgesteld wijzigingsplan ‘Fellingswei 4 te Wetsens’ (bestuurlijke lu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Noardeast-Fryslân maken bekend dat het college op 17 januari 2023 het wijzigingsplan ‘Fellingswei 4 te Wetsens’ gewijzigd heeft vastgesteld (NL.IMRO.1970.WPBG2018P4-VG02). Dit besluit volgt op de tussenuitspraak (bestuurlijke lus) van 15 juni 2022 van de Afdeling bestuursrechtspraak van de Raad van State. Deze tussenuitspraak gaat over het vaststellingsbesluit van 22 september 2020 van het genoemde wijzigingsplan. Het vastgestelde wijzigingsplan, het vaststellingsbesluit en de daarop betrekking hebbende stukken liggen voor iedereen ter inzage met ingang van 26 januari tot en met 9 maart 2023.</text:p>
            <text:p text:style-name="common-al">
            <text:span text:style-name="nadrukvet">Bestuurlijke lus</text:span>
          </text:p>
            <text:p text:style-name="common-al">De Raad van State heeft via de tussenuitspraak de zogeheten ‘bestuurlijke lus’ toegepast. Dit betekent dat het college de opdracht heeft gekregen een gebrek ten aanzien van het eerdere vaststellingsbesluit van 22 september 2020 te herstellen, zonder dat de gehele bestemmingsplanprocedure opnieuw gedaan hoeft te worden. De gemeente diende het gebrek vóór 26 januari 2023 te herstellen.</text:p>
            <text:p text:style-name="common-al">
            <text:span text:style-name="nadrukvet">Wijziging ten opzichte van het eerder vastgestelde wijzigingsplan</text:span>
          </text:p>
            <text:list text:style-name="id1-3-2-1-1-5">
              <text:list-item text:style-override="id1-3-2-1-1-5-1">
                <text:number>1.</text:number>
                <text:p text:style-name="al">Aan de Regels van het wijzigingsplan ‘Fellingswei 4 te Wetsens’, vastgesteld bij collegebesluit d.d. 22 september 2020:</text:p>
              </text:list-item>
            </text:list>
            <text:p text:style-name="common-al">- is toegevoegd dat de landschappelijke inpassing binnen twee jaar na het onherroepelijk worden van het wijzigingsplan ten uitvoer moet worden gebracht en in stand moet worden gehouden.</text:p>
            <text:p text:style-name="common-al">- is toegevoegd dat binnen het bouwvlak alleen bebouwing aanwezig mag zijn die er al stond op het moment van vaststelling van het wijzigingsplan, met uitzondering van aanvullende nieuwbouw in ondergeschikte mate tot een maximum van 20% van de oppervlakte van de aanwezige bebouwing op het moment van vaststelling van het wijzigingsplan.</text:p>
            <text:list text:style-name="id1-3-2-1-1-8">
              <text:list-item text:style-override="id1-3-2-1-1-8-1">
                <text:number>2.</text:number>
                <text:p text:style-name="al">Aan de bijlagen van de Regels van het wijzigingsplan ‘Fellingswei 4 te Wetsens’, vastgesteld bij collegebesluit d.d. 22 september 2020:</text:p>
              </text:list-item>
            </text:list>
            <text:p text:style-name="common-al">- is een landschappelijk inpassingsplan toegevoegd.</text:p>
            <text:list text:style-name="id1-3-2-1-1-10">
              <text:list-item text:style-override="id1-3-2-1-1-10-1">
                <text:number>3.</text:number>
                <text:p text:style-name="al"> Aan de Toelichting op het wijzigingsplan:</text:p>
              </text:list-item>
            </text:list>
            <text:p text:style-name="common-al">- is hoofdstuk 2.3 ‘Ruimtelijke kwaliteit’ toegevoegd. Hierin wordt duidelijk dat met het plan is voorzien van een zorgvuldige inpassing.</text:p>
            <text:p text:style-name="common-al">- is in hoofdstuk 4.5.3.2 gemotiveerd waarom is gekozen voor een minimaal aan te houden afstand van 50 meter tussen een paardrijbak en een woonbestemmingsgrens.</text:p>
            <text:p text:style-name="common-al">- is hoofdstuk 4.1 aangevuld met de conclusies van het akoestisch onderzoek.</text:p>
            <text:p text:style-name="common-al">- is in hoofdstuk 4.9 gemotiveerd dat geen sprake zal zijn van lichthinder.</text:p>
            <text:p text:style-name="common-al">- is gemotiveerd dat op het erf voldoende ruimte is voor parkeergelegenheid.</text:p>
            <text:p text:style-name="common-al">- worden de volgende twee nieuwe bijlagen opgenomen: het ‘Vaststellingsbesluit 22-09-2020’ en ‘Tussenuitspraak Raad van State’ 15-06-2022’.</text:p>
            <text:list text:style-name="id1-3-2-1-1-17">
              <text:list-item text:style-override="id1-3-2-1-1-17-1">
                <text:number>4.</text:number>
                <text:p text:style-name="al"> Aan de bijlagen van de Toelichting op het wijzigingsplan:</text:p>
              </text:list-item>
            </text:list>
            <text:p text:style-name="common-al">- is een akoestisch onderzoek toegevoegd.</text:p>
            <text:p text:style-name="common-al">
            <text:span text:style-name="nadrukvet">Wilt u het </text:span>
            <text:span text:style-name="nadrukvet">wijzigingsplan inzien?</text:span>
          </text:p>
            <text:p text:style-name="common-al">U kunt het wijzigingsplan bekijken op <text:a xlink:href="http://www.ruimtelijkeplannen.nl" xlink:type="simple">www.ruimtelijkeplannen.nl</text:a> (<text:a xlink:href="https://www.ruimtelijkeplannen.nl/?planidn=NL.IMRO.1970.WPBG2018P4-VG02" xlink:type="simple">https://www.ruimtelijkeplannen.nl/?planidn=NL.IMRO.1970.WPBG2018P4-VG02</text:a>).</text:p>
            <text:p text:style-name="common-al">Wilt u het wijzigingsplan in een gemeentehuis inzien? Dan kunt u telefonisch een afspraak maken via telefoonnummer (0519) 29 88 88.</text:p>
            <text:p text:style-name="common-al">
            <text:span text:style-name="nadrukvet">Wilt u reageren?</text:span>
          </text:p>
            <text:p text:style-name="common-al">Van 26 januari tot en met 9 maart 2023 kunt u een beroepschrift indienen bij de Afdeling bestuursrechtspraak van de Raad van State (postbus 20019, 2500 EA Den Haag). Niet iedereen mag beroep instellen. U mag alleen beroep instellen:</text:p>
            <text:list text:style-name="id1-3-2-1-1-24">
              <text:list-item text:style-override="id1-3-2-1-1-24-1">
                <text:number>1.</text:number>
                <text:p text:style-name="al">als u direct te maken krijgt met de gevolgen van dit besluit (een belanghebbende bent), of</text:p>
              </text:list-item>
              <text:list-item text:style-override="id1-3-2-1-1-24-2">
                <text:number>2.</text:number>
                <text:p text:style-name="al">als u geen belanghebbende bent maar wel op tijd een reactie heeft gegeven (zienswijze) op het ontwerpwijzigingsplan.</text:p>
              </text:list-item>
            </text:list>
            <text:p text:style-name="common-al">Het besluit tot vaststelling van het wijzigingsplan treedt in werking daags na afloop van de hiervoor genoemde beroepstermijn. Het instellen van beroep schorst de werking van het besluit niet. Gelijktijdig met het indienen van een beroepschrift kunt u een voorlopige voorziening aanvragen. </text:p>
            <text:p text:style-name="common-al">Voor meer informatie over de beroepsprocedure en voorlopige voorziening, kunt u kijken op: <text:a xlink:href="https://www.raadvanstate.nl/bestuursrechtspraak/" xlink:type="simple">https://www.raadvanstate.nl/bestuursrechtspraak/</text:a>. </text:p>
            <text:p text:style-name="common-al">
            <text:span text:style-name="nadrukvet">Heeft u vragen?</text:span>
          </text:p>
            <text:p text:style-name="common-al">Neem dan contact op met het team Romte, via telefoonnummer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4298</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298</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298</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WPBG2018P4-VG02</meta:user-defined>
    <meta:user-defined meta:name="OVERHEIDop.Plansoort/OVERHEIDop.plansoort">bestemmings- of omgevingsplan</meta:user-defined>
    <dc:language>nl</dc:language>
    <meta:user-defined meta:name="OVERHEIDop.locatietype/OVERHEIDop.gebiedsmarkering">Adres</meta:user-defined>
    <meta:user-defined meta:name="DC.title">Gewijzigd vastgesteld wijzigingsplan ‘Fellingswei 4 te Wetsens’ (bestuurlijke lus)</meta:user-defined>
    <meta:user-defined meta:name="DCTERMS.W3CDTF/DCTERMS.available">2023-01-25</meta:user-defined>
    <meta:user-defined meta:name="DCTERMS.W3CDTF/OVERHEIDop.jaargang">2023</meta:user-defined>
    <meta:user-defined meta:name="OVERHEIDop.publicationIssue">24298</meta:user-defined>
    <meta:user-defined meta:name="OVERHEIDop.GmbID/DC.identifier">gmb-2023-24298</meta:user-defined>
    <meta:user-defined meta:name="OVERHEIDop.versieInformatie"/>
  </office:meta>
</office:document-meta>
</file>