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, het bouwen (vervangen) van een brug, Vervanging brug Harvardlaan, perceelnr. 394, sectie N te Utrecht,  HZ_WABO-23-0809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Vervanging brug Harvardlaan, perceelnr. 394, sectie N te Utrecht</text:p>
            <text:p text:style-name="common-al">HZ_WABO-23-08092</text:p>
            <text:p text:style-name="common-al">Toelichting: het bouwen (vervangen) van een brug</text:p>
            <text:p text:style-name="common-al">Besluit tot verlenging beslistermijn met 6 weken</text:p>
            <text:p text:style-name="common-al">Rechtsmiddel: geen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242719</text:span><text:line-break/><text:date style:data-style-name="dag" text:fixed="true" text:date-value="2023-06-05"/><text:line-break/><text:date style:data-style-name="jaar" text:fixed="true" text:date-value="2023-06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42719</text:span><text:date style:data-style-name="nicedate" text:fixed="true" text:date-value="2023-06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42719</text:span><text:date style:data-style-name="nicedate" text:fixed="true" text:date-value="2023-06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2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Vlak</meta:user-defined>
    <meta:user-defined meta:name="DC.title">Verlenging beslistermijn omgevingsvergunning, het bouwen (vervangen) van een brug, Vervanging brug Harvardlaan, perceelnr. 394, sectie N te Utrecht,  HZ_WABO-23-08092</meta:user-defined>
    <meta:user-defined meta:name="DCTERMS.W3CDTF/DCTERMS.available">2023-06-05</meta:user-defined>
    <meta:user-defined meta:name="DCTERMS.W3CDTF/OVERHEIDop.jaargang">2023</meta:user-defined>
    <meta:user-defined meta:name="OVERHEIDop.publicationIssue">242719</meta:user-defined>
    <meta:user-defined meta:name="OVERHEIDop.GmbID/DC.identifier">gmb-2023-242719</meta:user-defined>
    <meta:user-defined meta:name="OVERHEIDop.versieInformatie"/>
  </office:meta>
</office:document-meta>
</file>