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 Stadhoudersweg 152 A - OMV.23.05.00375 – meerdere locaties in 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Stadhoudersweg 152 A, 3039CN, Kappen van 5 bomen i.v.m. gevaar voor omvallen. Specifieke locaties Stadhoudersweg, Van den Hoonaardstraat, Bergselaan, Vriendenlaan, Willebrordusstraat. Het aanvraagformulier en situatietekening(en) zijn als bijlage toegevoegd aan de publicatie (aanvraagdatum 31-05-2023, dossiernummer OMV.23.05.00375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42537</text:span><text:line-break/><text:date style:data-style-name="dag" text:fixed="true" text:date-value="2023-06-05"/><text:line-break/><text:date style:data-style-name="jaar" text:fixed="true" text:date-value="2023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2537</text:span><text:date style:data-style-name="nicedate" text:fixed="true" text:date-value="2023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2537</text:span><text:date style:data-style-name="nicedate" text:fixed="true" text:date-value="2023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gevraagde omgevingsvergunning (kappen) Stadhoudersweg 152 A - OMV.23.05.00375 – meerdere locaties in Noord</meta:user-defined>
    <meta:user-defined meta:name="DCTERMS.W3CDTF/DCTERMS.available">2023-06-05</meta:user-defined>
    <meta:user-defined meta:name="DCTERMS.W3CDTF/OVERHEIDop.jaargang">2023</meta:user-defined>
    <meta:user-defined meta:name="OVERHEIDop.externeBijlage">Aanvraag OMV.23.05.00375 |exb-2023-27190</meta:user-defined>
    <meta:user-defined meta:name="OVERHEIDop.externeBijlage">Tekeningen OMV.23.05.00375 |exb-2023-27191</meta:user-defined>
    <meta:user-defined meta:name="OVERHEIDop.publicationIssue">242537</meta:user-defined>
    <meta:user-defined meta:name="OVERHEIDop.GmbID/DC.identifier">gmb-2023-242537</meta:user-defined>
    <meta:user-defined meta:name="OVERHEIDop.versieInformatie"/>
  </office:meta>
</office:document-meta>
</file>