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G.B. Shawplaats 15 - OMV.23.05.003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G.B. Shawplaats 15, 3068WB, kappen van 1 boom i.v.m. gevaar voor omvallen. Het aanvraagformulier en tekeningen zijn als bijlage toegevoegd aan de publicatie (aanvraagdatum 31-05-2023, dossiernummer OMV.23.05.00368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42119</text:span><text:line-break/><text:date style:data-style-name="dag" text:fixed="true" text:date-value="2023-06-05"/><text:line-break/><text:date style:data-style-name="jaar" text:fixed="true" text:date-value="2023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119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119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unt</meta:user-defined>
    <meta:user-defined meta:name="DC.title">Aangevraagde omgevingsvergunning (kappen) G.B. Shawplaats 15 - OMV.23.05.00368</meta:user-defined>
    <meta:user-defined meta:name="DCTERMS.W3CDTF/DCTERMS.available">2023-06-05</meta:user-defined>
    <meta:user-defined meta:name="DCTERMS.W3CDTF/OVERHEIDop.jaargang">2023</meta:user-defined>
    <meta:user-defined meta:name="OVERHEIDop.externeBijlage">Aanvraag OMV.23.05.00368|exb-2023-27117</meta:user-defined>
    <meta:user-defined meta:name="OVERHEIDop.externeBijlage">Tekening OMV.23.05.00368|exb-2023-27118</meta:user-defined>
    <meta:user-defined meta:name="OVERHEIDop.publicationIssue">242119</meta:user-defined>
    <meta:user-defined meta:name="OVERHEIDop.GmbID/DC.identifier">gmb-2023-242119</meta:user-defined>
    <meta:user-defined meta:name="OVERHEIDop.versieInformatie"/>
  </office:meta>
</office:document-meta>
</file>