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verzamelgebouw, Strijkviertel 9 te De Meern, HZ_WABO-23-185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ijkviertel 9 te De Meern</text:span>
          </text:p>
            <text:p text:style-name="common-al">HZ_WABO-23-18512</text:p>
            <text:p text:style-name="common-al">Toelichting: het bouwen van een bedrijfsverzamelgebouw</text:p>
            <text:p text:style-name="common-al">Datum ontvangst aanvraag: 31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1555</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55</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55</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edrijfsverzamelgebouw, Strijkviertel 9 te De Meern, HZ_WABO-23-18512</meta:user-defined>
    <meta:user-defined meta:name="DCTERMS.W3CDTF/DCTERMS.available">2023-06-02</meta:user-defined>
    <meta:user-defined meta:name="DCTERMS.W3CDTF/OVERHEIDop.jaargang">2023</meta:user-defined>
    <meta:user-defined meta:name="OVERHEIDop.externeBijlage">Publiceerbaar-A|exb-2023-27063</meta:user-defined>
    <meta:user-defined meta:name="OVERHEIDop.publicationIssue">241555</meta:user-defined>
    <meta:user-defined meta:name="OVERHEIDop.GmbID/DC.identifier">gmb-2023-241555</meta:user-defined>
    <meta:user-defined meta:name="OVERHEIDop.versieInformatie"/>
  </office:meta>
</office:document-meta>
</file>