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Industrieweg 4 te Hoogeveen (voorlopig adres): bouwen van een bedrijfspand met bedrijfswoning en het aanleggen van een uitrit (26-05-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41471</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471</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471</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Verleende omgevingsvergunning - Industrieweg 4 te Hoogeveen (voorlopig adres): bouwen van een bedrijfspand met bedrijfswoning en het aanleggen van een uitrit (26-05-2023)</meta:user-defined>
    <meta:user-defined meta:name="DCTERMS.W3CDTF/DCTERMS.available">2023-06-07</meta:user-defined>
    <meta:user-defined meta:name="DCTERMS.W3CDTF/OVERHEIDop.jaargang">2023</meta:user-defined>
    <meta:user-defined meta:name="OVERHEIDop.publicationIssue">241471</meta:user-defined>
    <meta:user-defined meta:name="OVERHEIDop.GmbID/DC.identifier">gmb-2023-241471</meta:user-defined>
    <meta:user-defined meta:name="OVERHEIDop.versieInformatie"/>
  </office:meta>
</office:document-meta>
</file>