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toegekend aanvraag voor een omgevingsvergunning Z-HZ_WABO-2022-04815 Abdisplein 9 te Berkel-Enschot, bouwen van een open carport en verplaatsen van de berging, verzonden 29 december 20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2-04815 - B - Abdisplein 9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410</text:span><text:line-break/><text:date style:data-style-name="dag" text:fixed="true" text:date-value="2023-01-02"/><text:line-break/><text:date style:data-style-name="jaar" text:fixed="true" text:date-value="2023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10</text:span><text:date style:data-style-name="nicedate" text:fixed="true" text:date-value="2023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10</text:span><text:date style:data-style-name="nicedate" text:fixed="true" text:date-value="2023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erkel-Enschot, toegekend aanvraag voor een omgevingsvergunning Z-HZ_WABO-2022-04815 Abdisplein 9 te Berkel-Enschot, bouwen van een open carport en verplaatsen van de berging, verzonden 29 december 2022.</meta:user-defined>
    <meta:user-defined meta:name="DCTERMS.W3CDTF/DCTERMS.available">2023-01-02</meta:user-defined>
    <meta:user-defined meta:name="DCTERMS.W3CDTF/OVERHEIDop.jaargang">2023</meta:user-defined>
    <meta:user-defined meta:name="OVERHEIDop.publicationIssue">2410</meta:user-defined>
    <meta:user-defined meta:name="OVERHEIDop.GmbID/DC.identifier">gmb-2023-2410</meta:user-defined>
    <meta:user-defined meta:name="OVERHEIDop.versieInformatie"/>
  </office:meta>
</office:document-meta>
</file>