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7-05-2023 hebben wij aanvraag reguliere omgevingsvergunning voor het bouwen van een tuinhuis en een aanbouw aan een bijgebouw op het adres Het Wegdam 11a 7496CB Hengevelde,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-05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40926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92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92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31910</meta:user-defined>
    <meta:user-defined meta:name="DCTERMS.abstract">het bouwen van een tuinhuis en een aanbouw aan een bij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7-05-2023 hebben wij aanvraag reguliere omgevingsvergunning voor het bouwen van een tuinhuis en een aanbouw aan een bijgebouw op het adres Het Wegdam 11a 7496CB Hengevelde, ontvangen.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926</meta:user-defined>
    <meta:user-defined meta:name="OVERHEIDop.GmbID/DC.identifier">gmb-2023-240926</meta:user-defined>
    <meta:user-defined meta:name="OVERHEIDop.versieInformatie"/>
  </office:meta>
</office:document-meta>
</file>