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Steelvlietplein 51, Amsterdam - Vink Bouw Nieuwkoop B.V. - het plaatsen van een propaangastank voor het drogen van in aanbouw zijnde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namens het dagelijks bestuur van de bestuurscommissie van het stadsdeel Nieuw-West van de gemeente Amsterdam bekend dat zij een melding ingevolge het Activiteitenbesluit heeft ontvangen. </text:p>
            <text:p text:style-name="common-al">De melding betreft het plaatsen van een propaangastank voor het drogen van in aanbouw zijnde woningen. </text:p>
            <text:p text:style-name="common-al">Melder: Verboom Installatietehniek </text:p>
            <text:p text:style-name="common-al">Ontvangstdatum melding: 21-02-2023 </text:p>
            <text:p text:style-name="common-al">Zaaknummer: 11875253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2306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0676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676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676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28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23062</meta:user-defined>
    <meta:user-defined meta:name="DCTERMS.abstract">Bekendmaking van Gemeente Amsterdam - Stadsdeel Nieuw-West</meta:user-defined>
    <dc:language>nl</dc:language>
    <meta:user-defined meta:name="OVERHEIDop.locatietype/OVERHEIDop.gebiedsmarkering">Punt</meta:user-defined>
    <meta:user-defined meta:name="DC.title">Melding Activiteitenbesluit - Steelvlietplein 51, Amsterdam - Vink Bouw Nieuwkoop B.V. - het plaatsen van een propaangastank voor het drogen van in aanbouw zijnde woningen</meta:user-defined>
    <meta:user-defined meta:name="DCTERMS.W3CDTF/DCTERMS.available">2023-06-02</meta:user-defined>
    <meta:user-defined meta:name="DCTERMS.W3CDTF/OVERHEIDop.jaargang">2023</meta:user-defined>
    <meta:user-defined meta:name="OVERHEIDop.publicationIssue">240676</meta:user-defined>
    <meta:user-defined meta:name="OVERHEIDop.GmbID/DC.identifier">gmb-2023-240676</meta:user-defined>
    <meta:user-defined meta:name="OVERHEIDop.versieInformatie"/>
  </office:meta>
</office:document-meta>
</file>