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werktuigenloods met jongveestal en het milieu neutraal wijzigen van de inrichting aan Oostermeenweg 13 te Lie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evelde)</text:p>
            <text:list text:style-name="id1-3-2-1-1-3">
              <text:list-item text:style-override="id1-3-2-1-1-3-1">
                <text:number>•</text:number>
                <text:p text:style-name="al">Oostermeenweg 13, het bouwen van een werktuigenloods met jongveestal en het milieu neutraal wijzigen van de inrichting, ontvangen 11-1-2023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4033</text:span><text:line-break/><text:date style:data-style-name="dag" text:fixed="true" text:date-value="2023-01-19"/><text:line-break/><text:date style:data-style-name="jaar" text:fixed="true" text:date-value="2023-0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33</text:span><text:date style:data-style-name="nicedate" text:fixed="true" text:date-value="2023-0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33</text:span><text:date style:data-style-name="nicedate" text:fixed="true" text:date-value="2023-0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werktuigenloods met jongveestal en het milieu neutraal wijzigen van de inrichting aan Oostermeenweg 13 te Lievelde</meta:user-defined>
    <meta:user-defined meta:name="DCTERMS.W3CDTF/DCTERMS.available">2023-01-19</meta:user-defined>
    <meta:user-defined meta:name="DCTERMS.W3CDTF/OVERHEIDop.jaargang">2023</meta:user-defined>
    <meta:user-defined meta:name="OVERHEIDop.publicationIssue">24033</meta:user-defined>
    <meta:user-defined meta:name="OVERHEIDop.GmbID/DC.identifier">gmb-2023-24033</meta:user-defined>
    <meta:user-defined meta:name="OVERHEIDop.versieInformatie"/>
  </office:meta>
</office:document-meta>
</file>