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en aanvraag omgevingsvergunning, het bouwen van een vrijstaande woning en 2 halfvrijstaande woningen, Kammingastrjitte Harkema (tussen nr. 47 en 55) (kadastraal Surhuizum C6761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mmingastrjitte Harkema (tussen nr. 47 en 55) (kadastraal Surhuizum C6761)</text:p>
            <text:p text:style-name="common-al">Olo: 7832605</text:p>
            <text:p text:style-name="common-al">het bouwen van een vrijstaande woning  en 2 halfvrijstaande woningen</text:p>
            <text:p text:style-name="common-al">Datum ontvangst: 30 mei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240014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014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0014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Achtkarspelen - ontvangen aanvraag omgevingsvergunning, het bouwen van een vrijstaande woning en 2 halfvrijstaande woningen, Kammingastrjitte Harkema (tussen nr. 47 en 55) (kadastraal Surhuizum C6761)</meta:user-defined>
    <meta:user-defined meta:name="DCTERMS.W3CDTF/DCTERMS.available">2023-06-07</meta:user-defined>
    <meta:user-defined meta:name="DCTERMS.W3CDTF/OVERHEIDop.jaargang">2023</meta:user-defined>
    <meta:user-defined meta:name="OVERHEIDop.publicationIssue">240014</meta:user-defined>
    <meta:user-defined meta:name="OVERHEIDop.GmbID/DC.identifier">gmb-2023-240014</meta:user-defined>
    <meta:user-defined meta:name="OVERHEIDop.versieInformatie"/>
  </office:meta>
</office:document-meta>
</file>