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 het bouwen van een dakkapel op het zijdakvlak, Parkweg 30 te Vleuten,  HZ_WABO-23-114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kweg 30 te Vleuten</text:p>
            <text:p text:style-name="common-al">HZ_WABO-23-11422</text:p>
            <text:p text:style-name="common-al">Toelichting:  het bouwen van een dakkapel op het zijdakvlak</text:p>
            <text:p text:style-name="common-al">Datum besluit: 25 mei 2023</text:p>
            <text:p text:style-name="common-al">Startdatum bezwaartermijn: 27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9770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770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770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 het bouwen van een dakkapel op het zijdakvlak, Parkweg 30 te Vleuten,  HZ_WABO-23-11422</meta:user-defined>
    <meta:user-defined meta:name="DCTERMS.W3CDTF/DCTERMS.available">2023-06-02</meta:user-defined>
    <meta:user-defined meta:name="DCTERMS.W3CDTF/OVERHEIDop.jaargang">2023</meta:user-defined>
    <meta:user-defined meta:name="OVERHEIDop.externeBijlage">Publiceerbaar-A|exb-2023-26874</meta:user-defined>
    <meta:user-defined meta:name="OVERHEIDop.externeBijlage">Besluit omgevingsvergunning publiceerbaar|exb-2023-26875</meta:user-defined>
    <meta:user-defined meta:name="OVERHEIDop.publicationIssue">239770</meta:user-defined>
    <meta:user-defined meta:name="OVERHEIDop.GmbID/DC.identifier">gmb-2023-239770</meta:user-defined>
    <meta:user-defined meta:name="OVERHEIDop.versieInformatie"/>
  </office:meta>
</office:document-meta>
</file>