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Bartlehiem, Hallum, Marrum en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or Bartlehiem, Hallum, Marrum en Wânswert, het organiseren van de 34e Bartlehiem Skeelertocht Open NK 2023 op 18 en 19 augustus 2023 (aanvraag is ontvangen op 16 me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9241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241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241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525</meta:user-defined>
    <dc:language>nl</dc:language>
    <meta:user-defined meta:name="OVERHEIDop.locatietype/OVERHEIDop.gebiedsmarkering">Weg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Aanvraag evenementenvergunning door Bartlehiem, Hallum, Marrum en Wânswert</meta:user-defined>
    <meta:user-defined meta:name="DCTERMS.W3CDTF/DCTERMS.available">2023-06-07</meta:user-defined>
    <meta:user-defined meta:name="DCTERMS.W3CDTF/OVERHEIDop.jaargang">2023</meta:user-defined>
    <meta:user-defined meta:name="OVERHEIDop.publicationIssue">239241</meta:user-defined>
    <meta:user-defined meta:name="OVERHEIDop.GmbID/DC.identifier">gmb-2023-239241</meta:user-defined>
    <meta:user-defined meta:name="OVERHEIDop.versieInformatie"/>
  </office:meta>
</office:document-meta>
</file>