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errasoverkapping op het dakterras, Alendorperweg 86 te Utrecht,  HZ_WABO-23-116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ndorperweg 86 te Utrecht</text:p>
            <text:p text:style-name="common-al">HZ_WABO-23-11628</text:p>
            <text:p text:style-name="common-al">Toelichting: het bouwen van een terrasoverkapping op het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896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96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96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errasoverkapping op het dakterras, Alendorperweg 86 te Utrecht,  HZ_WABO-23-11628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8896</meta:user-defined>
    <meta:user-defined meta:name="OVERHEIDop.GmbID/DC.identifier">gmb-2023-238896</meta:user-defined>
    <meta:user-defined meta:name="OVERHEIDop.versieInformatie"/>
  </office:meta>
</office:document-meta>
</file>