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gevelkozijnen en het bouwen van een balkon, Park Oog in Al 156 te Utrecht, HZ_WABO-23-181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k Oog in Al 156 te Utrecht</text:span>
          </text:p>
            <text:p text:style-name="common-al">HZ_WABO-23-18154</text:p>
            <text:p text:style-name="common-al">Toelichting: het wijzigen van de gevelkozijnen en het bouwen van een balkon</text:p>
            <text:p text:style-name="common-al">Datum ontvangst aanvraag: 2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8869</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869</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869</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de gevelkozijnen en het bouwen van een balkon, Park Oog in Al 156 te Utrecht, HZ_WABO-23-18154</meta:user-defined>
    <meta:user-defined meta:name="DCTERMS.W3CDTF/DCTERMS.available">2023-06-01</meta:user-defined>
    <meta:user-defined meta:name="DCTERMS.W3CDTF/OVERHEIDop.jaargang">2023</meta:user-defined>
    <meta:user-defined meta:name="OVERHEIDop.externeBijlage">Publiceerbaar-A|exb-2023-26771</meta:user-defined>
    <meta:user-defined meta:name="OVERHEIDop.publicationIssue">238869</meta:user-defined>
    <meta:user-defined meta:name="OVERHEIDop.GmbID/DC.identifier">gmb-2023-238869</meta:user-defined>
    <meta:user-defined meta:name="OVERHEIDop.versieInformatie"/>
  </office:meta>
</office:document-meta>
</file>