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het bouwen (legaliseren) van een bijgebouw bij de woning, het bouwen van een dakkapel op het bijgebouw het gebruiken van het bijgebouw als bed and breakfast en het plaatsen van een erfafscheiding, Fortlaan 4 te Utrecht,  HZ_WABO-23-11314</text:p>
      <text:section text:name="zakelijke-mededeling_id1-3-2" text:style-name="zakelijke-mededeling">
        <text:section text:name="zakelijke-mededeling-tekst_id1-3-2-1" text:style-name="zakelijke-mededeling-tekst">
          <text:section text:name="tekst_id1-3-2-1-1" text:style-name="tekst">
            <text:p text:style-name="common-al">Fortlaan 4 te Utrecht</text:p>
            <text:p text:style-name="common-al">HZ_WABO-23-11314</text:p>
            <text:p text:style-name="common-al">Toelichting: het bouwen (legaliseren) van een bijgebouw bij de woning, het bouwen van een dakkapel op het bijgebouw het gebruiken van het bijgebouw als bed and breakfast en het plaatsen van een erfafscheiding</text:p>
            <text:p text:style-name="common-al">Besluit tot verlenging beslistermijn met 6 weken</text:p>
            <text:p text:style-name="common-al">Rechtsmiddel: ge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8559</text:span><text:line-break/><text:date style:data-style-name="dag" text:fixed="true" text:date-value="2023-06-01"/><text:line-break/><text:date style:data-style-name="jaar" text:fixed="true" text:date-value="2023-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8559</text:span><text:date style:data-style-name="nicedate" text:fixed="true" text:date-value="2023-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8559</text:span><text:date style:data-style-name="nicedate" text:fixed="true" text:date-value="2023-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Verlenging beslistermijn omgevingsvergunning, het bouwen (legaliseren) van een bijgebouw bij de woning, het bouwen van een dakkapel op het bijgebouw het gebruiken van het bijgebouw als bed and breakfast en het plaatsen van een erfafscheiding, Fortlaan 4 te Utrecht,  HZ_WABO-23-11314</meta:user-defined>
    <meta:user-defined meta:name="DCTERMS.W3CDTF/DCTERMS.available">2023-06-01</meta:user-defined>
    <meta:user-defined meta:name="DCTERMS.W3CDTF/OVERHEIDop.jaargang">2023</meta:user-defined>
    <meta:user-defined meta:name="OVERHEIDop.publicationIssue">238559</meta:user-defined>
    <meta:user-defined meta:name="OVERHEIDop.GmbID/DC.identifier">gmb-2023-238559</meta:user-defined>
    <meta:user-defined meta:name="OVERHEIDop.versieInformatie"/>
  </office:meta>
</office:document-meta>
</file>