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bouwen van een woning - Borgweg 26 in Noordhorn</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30 mei 2023 een besluit genomen op de aanvraag met zaaknummer Z202301484 voor het bouwen van een woning op locatie Borgweg 26 in Noordhorn. De vergunning is verleend. Het besluit betreft de volgende onderdel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30 mei 2023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38086</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086</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086</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Kennisgeving besluit op aanvraag omgevingsvergunning voor het bouwen van een woning - Borgweg 26 in Noordhorn</meta:user-defined>
    <meta:user-defined meta:name="DCTERMS.W3CDTF/DCTERMS.available">2023-06-01</meta:user-defined>
    <meta:user-defined meta:name="DCTERMS.W3CDTF/OVERHEIDop.jaargang">2023</meta:user-defined>
    <meta:user-defined meta:name="OVERHEIDop.publicationIssue">238086</meta:user-defined>
    <meta:user-defined meta:name="OVERHEIDop.GmbID/DC.identifier">gmb-2023-238086</meta:user-defined>
    <meta:user-defined meta:name="OVERHEIDop.versieInformatie"/>
  </office:meta>
</office:document-meta>
</file>