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Kennisgeving ingevolge het Besluit mobiel breken bouw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, gelet op artikel 4.3 Besluit mobiel breken bouw en sloopafval, maken bekend dat een kennisgeving ingevolge het genoemde Besluit is ingediend door Puinkorrel Kampen B.V. </text:p>
            <text:p text:style-name="common-al"/>
            <text:p text:style-name="common-al">Het betreft een melding voor het mobiel breken van 1.500 ton gemengd puin op de locatie, Scheemderzwaag 11, 9679 TM te Scheemda. </text:p>
            <text:p text:style-name="common-al"/>
            <text:p text:style-name="common-al">De werkzaamheden vinden plaats in de periode 14 juni 2023 tot uiterlijk 14 augustus 2023, waarbij de daadwerkelijke bedrijfsduur 24 uur is. </text:p>
            <text:p text:style-name="common-al">De melding, bijbehorende stukken en behandelingsbrief zijn in te zien bij het gemeentehuis te Winschoten.</text:p>
            <text:p text:style-name="common-al"/>
            <text:p text:style-name="common-al">Winschoten, 1 jun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37247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7247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7247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Kennisgeving ingevolge het Besluit mobiel breken bouw en sloopafval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7247</meta:user-defined>
    <meta:user-defined meta:name="OVERHEIDop.GmbID/DC.identifier">gmb-2023-237247</meta:user-defined>
    <meta:user-defined meta:name="OVERHEIDop.versieInformatie"/>
  </office:meta>
</office:document-meta>
</file>