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bert Baeldestraat 3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text:p>
            <text:p text:style-name="common-al">Robert Baeldestraat 30, 3061TK, het verwijderen van de luifel aan het trappenhuis boven op het dak van een bestaand woongebouw. De te slopen luifel is circa 5,1 meter diep en circa 4,3 meter breed (datum besluit 25-05-2023, op dezelfde dag verzonden, dossiernummer OMV.23.02.00153).</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text:a xlink:href="http://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37098</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098</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098</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obert Baeldestraat 30</meta:user-defined>
    <meta:user-defined meta:name="DCTERMS.W3CDTF/DCTERMS.available">2023-05-31</meta:user-defined>
    <meta:user-defined meta:name="DCTERMS.W3CDTF/OVERHEIDop.jaargang">2023</meta:user-defined>
    <meta:user-defined meta:name="OVERHEIDop.publicationIssue">237098</meta:user-defined>
    <meta:user-defined meta:name="OVERHEIDop.GmbID/DC.identifier">gmb-2023-237098</meta:user-defined>
    <meta:user-defined meta:name="OVERHEIDop.versieInformatie"/>
  </office:meta>
</office:document-meta>
</file>