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twee garageboxen en twee bergingen, nabij Rhijnvis Feithlaan 38 G-28 Zwolle, Kadastraal perceel Zwolle B 8097,[Zaaknummer 0193ESUITE108778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087782023</text:p>
            <text:p text:style-name="common-al">
            <text:span text:style-name="nadrukvet">Ingekomen:</text:span> 25-05-2023</text:p>
            <text:p text:style-name="common-al">
            <text:span text:style-name="nadrukvet">Locatie:</text:span> nabij Rhijnvis Feithlaan 38 G-28 Zwolle, Kadastraal perceel Zwolle B 8097</text:p>
            <text:p text:style-name="common-al">
            <text:span text:style-name="nadrukvet">Projectomschrijving:</text:span> het bouwen van twee garageboxen en twee bergingen</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36535</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6535</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6535</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87782023</meta:user-defined>
    <meta:user-defined meta:name="DCTERMS.abstract">het bouwen van twee garageboxen en twee bergingen</meta:user-defined>
    <dc:language>nl</dc:language>
    <meta:user-defined meta:name="OVERHEIDop.locatietype/OVERHEIDop.gebiedsmarkering">Punt</meta:user-defined>
    <meta:user-defined meta:name="DC.title">Aanvraag omgevingsvergunning, het bouwen van twee garageboxen en twee bergingen, nabij Rhijnvis Feithlaan 38 G-28 Zwolle, Kadastraal perceel Zwolle B 8097,[Zaaknummer 0193ESUITE1087782023]</meta:user-defined>
    <meta:user-defined meta:name="DCTERMS.W3CDTF/DCTERMS.available">2023-05-31</meta:user-defined>
    <meta:user-defined meta:name="DCTERMS.W3CDTF/OVERHEIDop.jaargang">2023</meta:user-defined>
    <meta:user-defined meta:name="OVERHEIDop.publicationIssue">236535</meta:user-defined>
    <meta:user-defined meta:name="OVERHEIDop.GmbID/DC.identifier">gmb-2023-236535</meta:user-defined>
    <meta:user-defined meta:name="OVERHEIDop.versieInformatie"/>
  </office:meta>
</office:document-meta>
</file>