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Sextantweg 4-6, Amsterdam - Liander N.V. - 50 MVA /50 kV onderstation Sextantweg - het bouwen van een onderstation en het plaatsen van 2 toegangspoorten en het aanleggen van een inrit</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bouwen van een onderstation en het plaatsen van 2 toegangspoorten. Datum besluit: 25 mei 2023 Aanvrager: Liander N.V. Zaaknummer: 11617820</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22850"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5985</text:span><text:line-break/><text:date style:data-style-name="dag" text:fixed="true" text:date-value="2023-05-31"/><text:line-break/><text:date style:data-style-name="jaar" text:fixed="true" text:date-value="2023-05-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5985</text:span><text:date style:data-style-name="nicedate" text:fixed="true" text:date-value="2023-05-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5985</text:span><text:date style:data-style-name="nicedate" text:fixed="true" text:date-value="2023-05-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ActiviteitOmgevingsvergunning/OVERHEIDop.activiteit">bouwen</meta:user-defined>
    <meta:user-defined meta:name="OVERHEIDop.referentienummer">1322850</meta:user-defined>
    <meta:user-defined meta:name="DCTERMS.abstract">Bekendmaking van Gemeente Amsterdam</meta:user-defined>
    <dc:language>nl</dc:language>
    <meta:user-defined meta:name="OVERHEIDop.locatietype/OVERHEIDop.gebiedsmarkering">Punt</meta:user-defined>
    <meta:user-defined meta:name="DC.title">Vergunning Verleend - Sextantweg 4-6, Amsterdam - Liander N.V. - 50 MVA /50 kV onderstation Sextantweg - het bouwen van een onderstation en het plaatsen van 2 toegangspoorten en het aanleggen van een inrit</meta:user-defined>
    <meta:user-defined meta:name="OVERHEIDop.datumEindeReactietermijn">2023-07-07</meta:user-defined>
    <meta:user-defined meta:name="OVERHEIDop.terinzageleggingBG">https://mozardloket.odnzkg.nl/mozard/!suite42.scherm1260?mObj=1322850</meta:user-defined>
    <meta:user-defined meta:name="DCTERMS.W3CDTF/DCTERMS.available">2023-05-31</meta:user-defined>
    <meta:user-defined meta:name="DCTERMS.W3CDTF/OVERHEIDop.jaargang">2023</meta:user-defined>
    <meta:user-defined meta:name="OVERHEIDop.publicationIssue">235985</meta:user-defined>
    <meta:user-defined meta:name="OVERHEIDop.GmbID/DC.identifier">gmb-2023-235985</meta:user-defined>
    <meta:user-defined meta:name="OVERHEIDop.versieInformatie"/>
  </office:meta>
</office:document-meta>
</file>