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Morigerweg 26, Blijham, het plaatsen van zonnepanelen op grond en de aanleg van een moestuin, verzenddatum: 26 me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35380</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380</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380</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bouwen bouwwerk en gebruik grond of bouwwerk in strijd met bestemmingsplan: Morigerweg 26, Blijham, het plaatsen van zonnepanelen op grond en de aanleg van een moestuin, verzenddatum: 26 mei 2023</meta:user-defined>
    <meta:user-defined meta:name="DCTERMS.W3CDTF/DCTERMS.available">2023-05-31</meta:user-defined>
    <meta:user-defined meta:name="DCTERMS.W3CDTF/OVERHEIDop.jaargang">2023</meta:user-defined>
    <meta:user-defined meta:name="OVERHEIDop.publicationIssue">235380</meta:user-defined>
    <meta:user-defined meta:name="OVERHEIDop.GmbID/DC.identifier">gmb-2023-235380</meta:user-defined>
    <meta:user-defined meta:name="OVERHEIDop.versieInformatie"/>
  </office:meta>
</office:document-meta>
</file>