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 het bouwen van een dakkapel op het voordakvlak, 2e Delistraat 9 BS te Utrecht,  HZ_WABO-23-115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e Delistraat 9 BS te Utrecht</text:p>
            <text:p text:style-name="common-al">HZ_WABO-23-11510</text:p>
            <text:p text:style-name="common-al">Toelichting: 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5152</text:span><text:line-break/><text:date style:data-style-name="dag" text:fixed="true" text:date-value="2023-05-31"/><text:line-break/><text:date style:data-style-name="jaar" text:fixed="true" text:date-value="2023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5152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5152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 het bouwen van een dakkapel op het voordakvlak, 2e Delistraat 9 BS te Utrecht,  HZ_WABO-23-11510</meta:user-defined>
    <meta:user-defined meta:name="DCTERMS.W3CDTF/DCTERMS.available">2023-05-31</meta:user-defined>
    <meta:user-defined meta:name="DCTERMS.W3CDTF/OVERHEIDop.jaargang">2023</meta:user-defined>
    <meta:user-defined meta:name="OVERHEIDop.publicationIssue">235152</meta:user-defined>
    <meta:user-defined meta:name="OVERHEIDop.GmbID/DC.identifier">gmb-2023-235152</meta:user-defined>
    <meta:user-defined meta:name="OVERHEIDop.versieInformatie"/>
  </office:meta>
</office:document-meta>
</file>