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ldistelstraat 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stremmen - Kruldistelstraat 70 tot 72 - 2-6-2023 - 07:00 tot 13:00, Locatie: Kruldistelstraat 70</text:p>
            <text:p text:style-name="common-al">Looptijd :02-06-2023 t/m 02-06-2023</text:p>
            <text:p text:style-name="common-al">Verzonden naar aanvrager op: 25-05-2023</text:p>
            <text:p text:style-name="common-al">Kenmerk gemeente: Z/23/2165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656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779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77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77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5642</meta:user-defined>
    <meta:user-defined meta:name="DCTERMS.abstract">TVM stremmen - Kruldistelstraat 70 tot 72 - 2-6-2023 - 07:00 tot 13:00, Kruldistelstraat 70</meta:user-defined>
    <dc:language>nl</dc:language>
    <meta:user-defined meta:name="OVERHEIDop.locatietype/OVERHEIDop.gebiedsmarkering">Punt</meta:user-defined>
    <meta:user-defined meta:name="DC.title">Besluit apv vergunning Verleend - Kruldistelstraat 70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4779</meta:user-defined>
    <meta:user-defined meta:name="OVERHEIDop.GmbID/DC.identifier">gmb-2023-234779</meta:user-defined>
    <meta:user-defined meta:name="OVERHEIDop.versieInformatie"/>
  </office:meta>
</office:document-meta>
</file>