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tmansstraat 3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Hartmansstraat 31, 3012VA, het project betreft het vergroten van het bestaande restaurant met een uitbouw aan de voorgevel (datum besluit 16-01-2023, op dezelfde dag verzonden, dossiernummer OMV.22.09.00124) </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467</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67</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67</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Hartmansstraat 31</meta:user-defined>
    <meta:user-defined meta:name="DCTERMS.W3CDTF/DCTERMS.available">2023-01-18</meta:user-defined>
    <meta:user-defined meta:name="DCTERMS.W3CDTF/OVERHEIDop.jaargang">2023</meta:user-defined>
    <meta:user-defined meta:name="OVERHEIDop.publicationIssue">23467</meta:user-defined>
    <meta:user-defined meta:name="OVERHEIDop.GmbID/DC.identifier">gmb-2023-23467</meta:user-defined>
    <meta:user-defined meta:name="OVERHEIDop.versieInformatie"/>
  </office:meta>
</office:document-meta>
</file>