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terras op een woning, Honswijkpolder 19 te De Meern,  HZ_WABO-22-415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nswijkpolder 19 te De Meern</text:p>
            <text:p text:style-name="common-al">HZ_WABO-22-41556</text:p>
            <text:p text:style-name="common-al">Toelichting: het bouwen van een dakopbouw met dakterras op een woning</text:p>
            <text:p text:style-name="common-al">Datum besluit: 16 januari 2023</text:p>
            <text:p text:style-name="common-al">Startdatum bezwaartermijn: 1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66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6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6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dakterras op een woning, Honswijkpolder 19 te De Meern,  HZ_WABO-22-41556</meta:user-defined>
    <meta:user-defined meta:name="DCTERMS.W3CDTF/DCTERMS.available">2023-01-18</meta:user-defined>
    <meta:user-defined meta:name="DCTERMS.W3CDTF/OVERHEIDop.jaargang">2023</meta:user-defined>
    <meta:user-defined meta:name="OVERHEIDop.publicationIssue">23466</meta:user-defined>
    <meta:user-defined meta:name="OVERHEIDop.GmbID/DC.identifier">gmb-2023-23466</meta:user-defined>
    <meta:user-defined meta:name="OVERHEIDop.versieInformatie"/>
  </office:meta>
</office:document-meta>
</file>