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wijzigen van de draagconstructie (muurdoorbraak begane grond), Willem Barentszstraat 27 te Utrecht,  HZ_WABO-22-4301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llem Barentszstraat 27 te Utrecht</text:p>
            <text:p text:style-name="common-al">HZ_WABO-22-43018</text:p>
            <text:p text:style-name="common-al">Toelichting: het wijzigen van de draagconstructie (muurdoorbraak begane grond)</text:p>
            <text:p text:style-name="common-al">Datum besluit: 13 januari 2023</text:p>
            <text:p text:style-name="common-al">Startdatum bezwaartermijn: 17 jan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3456</text:span><text:line-break/><text:date style:data-style-name="dag" text:fixed="true" text:date-value="2023-01-18"/><text:line-break/><text:date style:data-style-name="jaar" text:fixed="true" text:date-value="2023-01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456</text:span><text:date style:data-style-name="nicedate" text:fixed="true" text:date-value="2023-01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456</text:span><text:date style:data-style-name="nicedate" text:fixed="true" text:date-value="2023-01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wijzigen van de draagconstructie (muurdoorbraak begane grond), Willem Barentszstraat 27 te Utrecht,  HZ_WABO-22-43018</meta:user-defined>
    <meta:user-defined meta:name="DCTERMS.W3CDTF/DCTERMS.available">2023-01-18</meta:user-defined>
    <meta:user-defined meta:name="DCTERMS.W3CDTF/OVERHEIDop.jaargang">2023</meta:user-defined>
    <meta:user-defined meta:name="OVERHEIDop.publicationIssue">23456</meta:user-defined>
    <meta:user-defined meta:name="OVERHEIDop.GmbID/DC.identifier">gmb-2023-23456</meta:user-defined>
    <meta:user-defined meta:name="OVERHEIDop.versieInformatie"/>
  </office:meta>
</office:document-meta>
</file>