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en een aanbouw aan de woning, Rosweydelaan 116 te De Meern, HZ_WABO-23-179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osweydelaan 116 te De Meern</text:span>
          </text:p>
            <text:p text:style-name="common-al">HZ_WABO-23-17929</text:p>
            <text:p text:style-name="common-al">Toelichting: het bouwen van een erker en een aanbouw aan de woning</text:p>
            <text:p text:style-name="common-al">Datum ontvangst aanvraag: 25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4045</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045</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045</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rker en een aanbouw aan de woning, Rosweydelaan 116 te De Meern, HZ_WABO-23-17929</meta:user-defined>
    <meta:user-defined meta:name="DCTERMS.W3CDTF/DCTERMS.available">2023-05-30</meta:user-defined>
    <meta:user-defined meta:name="DCTERMS.W3CDTF/OVERHEIDop.jaargang">2023</meta:user-defined>
    <meta:user-defined meta:name="OVERHEIDop.externeBijlage">Publiceerbaar-A|exb-2023-26293</meta:user-defined>
    <meta:user-defined meta:name="OVERHEIDop.publicationIssue">234045</meta:user-defined>
    <meta:user-defined meta:name="OVERHEIDop.GmbID/DC.identifier">gmb-2023-234045</meta:user-defined>
    <meta:user-defined meta:name="OVERHEIDop.versieInformatie"/>
  </office:meta>
</office:document-meta>
</file>