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leende omgevingsvergunningen (bouwen) kunstwerken rotonde thv Herenstraat 5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henen maakt bekend dat het in de periode van woensdag 17 mei 2023 tot en met dinsdag 23 mei 2023 de volgende aanvragen om omgevingsvergunning heeft verleend:</text:p>
            <text:p text:style-name="common-al"/>
            <text:p text:style-name="tussenkopcur">REGULIERE PROCEDURE</text:p>
            <text:p text:style-name="tussenkopcur">Bouwen</text:p>
            <text:p text:style-name="common-al">Het plaatsen van kunstwerken, de rotonde ter hoogte van Herenstraat 50, Rhenen</text:p>
            <text:p text:style-name="common-al">Aanvraagnummer: 7760193. Datum bekendmaking besluit: 19 mei 2023</text:p>
            <text:p text:style-name="common-al"/>
            <text:p text:style-name="tussenkopcur">Ter inzage</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tussenkopcur">Bezwaar</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tussenkopcur">Voorlopige voorziening</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33877</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877</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877</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Gemeente Rhenen – Verleende omgevingsvergunningen (bouwen) kunstwerken rotonde thv Herenstraat 50</meta:user-defined>
    <meta:user-defined meta:name="DCTERMS.W3CDTF/DCTERMS.available">2023-05-31</meta:user-defined>
    <meta:user-defined meta:name="DCTERMS.W3CDTF/OVERHEIDop.jaargang">2023</meta:user-defined>
    <meta:user-defined meta:name="OVERHEIDop.publicationIssue">233877</meta:user-defined>
    <meta:user-defined meta:name="OVERHEIDop.GmbID/DC.identifier">gmb-2023-233877</meta:user-defined>
    <meta:user-defined meta:name="OVERHEIDop.versieInformatie"/>
  </office:meta>
</office:document-meta>
</file>