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ldenlaan 181 1093N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Waldenlaan 181 1093NH Amsterdam</text:p>
            <text:p text:style-name="common-al">Omschrijving: plaatsen van een reclame uithangbord haaks op voorgevel en een logo met losse letters boven de entree</text:p>
            <text:p text:style-name="common-al">Datum ontvangst: 06-01-2023</text:p>
            <text:p text:style-name="common-al">Zaaknummer: Z2023-O000070</text:p>
            <text:p text:style-name="common-al">OLO nummer: 750250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80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80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80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3-O000070</meta:user-defined>
    <meta:user-defined meta:name="DCTERMS.abstract">plaatsen van een reclame uithangbord haaks op voorgevel en een logo met losse letters boven de entree</meta:user-defined>
    <dc:language>nl</dc:language>
    <meta:user-defined meta:name="OVERHEIDop.locatietype/OVERHEIDop.gebiedsmarkering">Punt</meta:user-defined>
    <meta:user-defined meta:name="DC.title">Aanvraag omgevingsvergunning Waldenlaan 181 1093NH Amsterdam</meta:user-defined>
    <meta:user-defined meta:name="DCTERMS.W3CDTF/DCTERMS.available">2023-01-18</meta:user-defined>
    <meta:user-defined meta:name="DCTERMS.W3CDTF/OVERHEIDop.jaargang">2023</meta:user-defined>
    <meta:user-defined meta:name="OVERHEIDop.publicationIssue">23380</meta:user-defined>
    <meta:user-defined meta:name="OVERHEIDop.GmbID/DC.identifier">gmb-2023-23380</meta:user-defined>
    <meta:user-defined meta:name="OVERHEIDop.versieInformatie"/>
  </office:meta>
</office:document-meta>
</file>