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chikking aanvraag omgevingsvergunning / Nieuwendijk, sectie B nr. 3121, 6107 – te Stevensweert / Maasgouw / verzonden 17 mei 2023 / het bouwen van een woonhuis (proefproject Wet Kwaliteitsborging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ntwerp-beschikking met bijbehorende stukken wordt op grond van de Algemene wet bestuursrecht vanaf 2 juni 2023 ter inzage gelegd. Tijdens de kantooruren kunnen de betreffende stukken worden ingezien. De termijn voor het naar voren brengen van zienswijze bedraagt 6 weken. De termijn start met ingang van de dag waarop het ontwerp ter inzage is gelegd. </text:p>
            <text:p text:style-name="last-al">Een ieder kan zienswijzen schriftelijk dan wel mondeling indienen bij het college van burgemeester en wethouders, postbus 7000, 6050 AA Maasbra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233798</text:span><text:line-break/><text:date style:data-style-name="dag" text:fixed="true" text:date-value="2023-06-01"/><text:line-break/><text:date style:data-style-name="jaar" text:fixed="true" text:date-value="2023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3798</text:span><text:date style:data-style-name="nicedate" text:fixed="true" text:date-value="2023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3798</text:span><text:date style:data-style-name="nicedate" text:fixed="true" text:date-value="2023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Ontwerpbeschikking aanvraag omgevingsvergunning / Nieuwendijk, sectie B nr. 3121, 6107 – te Stevensweert / Maasgouw / verzonden 17 mei 2023 / het bouwen van een woonhuis (proefproject Wet Kwaliteitsborging)</meta:user-defined>
    <meta:user-defined meta:name="DCTERMS.W3CDTF/DCTERMS.available">2023-06-01</meta:user-defined>
    <meta:user-defined meta:name="DCTERMS.W3CDTF/OVERHEIDop.jaargang">2023</meta:user-defined>
    <meta:user-defined meta:name="OVERHEIDop.publicationIssue">233798</meta:user-defined>
    <meta:user-defined meta:name="OVERHEIDop.GmbID/DC.identifier">gmb-2023-233798</meta:user-defined>
    <meta:user-defined meta:name="OVERHEIDop.versieInformatie"/>
  </office:meta>
</office:document-meta>
</file>