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pbouw op de garage van een woning, Karl Millöckerhof 11 te Utrecht, HZ_WABO-23-1789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rl Millöckerhof 11 te Utrecht</text:span>
          </text:p>
            <text:p text:style-name="common-al">HZ_WABO-23-17897</text:p>
            <text:p text:style-name="common-al">Toelichting: het bouwen van een opbouw op de garage van een woning</text:p>
            <text:p text:style-name="common-al">Datum ontvangst aanvraag: 25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3360</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360</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360</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pbouw op de garage van een woning, Karl Millöckerhof 11 te Utrecht, HZ_WABO-23-17897</meta:user-defined>
    <meta:user-defined meta:name="DCTERMS.W3CDTF/DCTERMS.available">2023-05-30</meta:user-defined>
    <meta:user-defined meta:name="DCTERMS.W3CDTF/OVERHEIDop.jaargang">2023</meta:user-defined>
    <meta:user-defined meta:name="OVERHEIDop.externeBijlage">Aanvraagdocument  publiceerbaar-A|exb-2023-26272</meta:user-defined>
    <meta:user-defined meta:name="OVERHEIDop.publicationIssue">233360</meta:user-defined>
    <meta:user-defined meta:name="OVERHEIDop.GmbID/DC.identifier">gmb-2023-233360</meta:user-defined>
    <meta:user-defined meta:name="OVERHEIDop.versieInformatie"/>
  </office:meta>
</office:document-meta>
</file>