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Promenade 19 5554CN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Valkenswaard.</text:p>
            <text:p text:style-name="common-al">De gemeente heeft op 17-05-2023 besloten om de verleende vergunning op locatie Promenade 19 5554CN Valkenswaard in te trekken.</text:p>
            <text:p text:style-name="common-al">De intrekking is geregistreerd onder zaaknummer <text:span text:style-name="nadrukvet">2022-214899</text:span>.</text:p>
            <text:p text:style-name="common-al">Indien u belanghebbende kunt u bezwaar maken tegen dit besluit.</text:p>
            <text:p text:style-name="common-al">De termijn voor het indienen van een bezwaar start op 18 mei 2023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233308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308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308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214899</meta:user-defined>
    <meta:user-defined meta:name="DCTERMS.abstract">bouwen afsluitbare terrasoverkapping aan restaurant Promenade 19</meta:user-defined>
    <dc:language>nl</dc:language>
    <meta:user-defined meta:name="OVERHEIDop.locatietype/OVERHEIDop.gebiedsmarkering">Punt</meta:user-defined>
    <meta:user-defined meta:name="DC.title">Besluit intrekking omgevingsvergunning Promenade 19 5554CN Valkenswaard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3308</meta:user-defined>
    <meta:user-defined meta:name="OVERHEIDop.GmbID/DC.identifier">gmb-2023-233308</meta:user-defined>
    <meta:user-defined meta:name="OVERHEIDop.versieInformatie"/>
  </office:meta>
</office:document-meta>
</file>