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Saffierlaan 47 te Utrecht, HZ_WABO-23-174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affierlaan 47 te Utrecht</text:span>
          </text:p>
            <text:p text:style-name="common-al">HZ_WABO-23-17427</text:p>
            <text:p text:style-name="common-al">Toelichting: het bouwen van een dakkapel aan de voor en achterkant van de woning</text:p>
            <text:p text:style-name="common-al">Datum ontvangst aanvraag: 23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302</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02</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02</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Saffierlaan 47 te Utrecht, HZ_WABO-23-17427</meta:user-defined>
    <meta:user-defined meta:name="DCTERMS.W3CDTF/DCTERMS.available">2023-05-30</meta:user-defined>
    <meta:user-defined meta:name="DCTERMS.W3CDTF/OVERHEIDop.jaargang">2023</meta:user-defined>
    <meta:user-defined meta:name="OVERHEIDop.externeBijlage">Aanvraagdocument publiceerbaar-A|exb-2023-26265</meta:user-defined>
    <meta:user-defined meta:name="OVERHEIDop.publicationIssue">233302</meta:user-defined>
    <meta:user-defined meta:name="OVERHEIDop.GmbID/DC.identifier">gmb-2023-233302</meta:user-defined>
    <meta:user-defined meta:name="OVERHEIDop.versieInformatie"/>
  </office:meta>
</office:document-meta>
</file>