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oor het bouwen van een woning - Pijlkruid 5 (kavel Z5)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5 mei 2023 een besluit genomen op de aanvraag met zaaknummer Z202301659 voor het bouwen van een woning op locatie Pijlkruid 5 (kavel Z5) in Lee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maken of veranderen van een inrit/uitweg</text:p>
              </text:list-item>
            </text:list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25 mei 2023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232296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296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296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Kennisgeving besluit op aanvraag omgevingsvergunning voor het bouwen van een woning - Pijlkruid 5 (kavel Z5) in Leek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2296</meta:user-defined>
    <meta:user-defined meta:name="OVERHEIDop.GmbID/DC.identifier">gmb-2023-232296</meta:user-defined>
    <meta:user-defined meta:name="OVERHEIDop.versieInformatie"/>
  </office:meta>
</office:document-meta>
</file>