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oor het bouwen van een appartementengebouw met 163 woningen met een parkeergarage, Oude Vleutenseweg 17 t/m 27 (oneven), Vleutenseweg 596 t/m 908 (even) te Utrecht, HZ_WABO-23-012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e Vleutenseweg 17 t/m 27 (oneven), Vleutenseweg 596 t/m 908 (even) te Utrecht</text:span>
          </text:p>
            <text:p text:style-name="common-al">HZ_WABO-23-01270</text:p>
            <text:p text:style-name="common-al">Toelichting: het wijzigen van een eerder verleende vergunning voor het bouwen van een appartementengebouw met 163 woningen met een parkeergarage</text:p>
            <text:p text:style-name="common-al">Datum ontvangst aanvraag: 15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22</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22</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22</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een eerder verleende vergunning voor het bouwen van een appartementengebouw met 163 woningen met een parkeergarage, Oude Vleutenseweg 17 t/m 27 (oneven), Vleutenseweg 596 t/m 908 (even) te Utrecht, HZ_WABO-23-01270</meta:user-defined>
    <meta:user-defined meta:name="DCTERMS.W3CDTF/DCTERMS.available">2023-01-18</meta:user-defined>
    <meta:user-defined meta:name="DCTERMS.W3CDTF/OVERHEIDop.jaargang">2023</meta:user-defined>
    <meta:user-defined meta:name="OVERHEIDop.externeBijlage">Aanvraagdocument  publiceerbaar-A|exb-2023-2242</meta:user-defined>
    <meta:user-defined meta:name="OVERHEIDop.publicationIssue">23222</meta:user-defined>
    <meta:user-defined meta:name="OVERHEIDop.GmbID/DC.identifier">gmb-2023-23222</meta:user-defined>
    <meta:user-defined meta:name="OVERHEIDop.versieInformatie"/>
  </office:meta>
</office:document-meta>
</file>