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en een dakraam in de voorgevel van de woning, Passiebloemweg 22 te Vleuten,  HZ_WABO-23-113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ssiebloemweg 22 te Vleuten</text:p>
            <text:p text:style-name="common-al">HZ_WABO-23-11305</text:p>
            <text:p text:style-name="common-al">Toelichting: het bouwen van een dakkapel en een dakraam in de voorgevel van de woning</text:p>
            <text:p text:style-name="common-al">Datum besluit: 24 mei 2023</text:p>
            <text:p text:style-name="common-al">Startdatum bezwaartermijn: 25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2104</text:span><text:line-break/><text:date style:data-style-name="dag" text:fixed="true" text:date-value="2023-05-30"/><text:line-break/><text:date style:data-style-name="jaar" text:fixed="true" text:date-value="2023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2104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2104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en een dakraam in de voorgevel van de woning, Passiebloemweg 22 te Vleuten,  HZ_WABO-23-11305</meta:user-defined>
    <meta:user-defined meta:name="DCTERMS.W3CDTF/DCTERMS.available">2023-05-30</meta:user-defined>
    <meta:user-defined meta:name="DCTERMS.W3CDTF/OVERHEIDop.jaargang">2023</meta:user-defined>
    <meta:user-defined meta:name="OVERHEIDop.externeBijlage">Publiceerbaar-A|exb-2023-26100</meta:user-defined>
    <meta:user-defined meta:name="OVERHEIDop.externeBijlage">Besluit omgevingsvergunning publiceerbaar|exb-2023-26101</meta:user-defined>
    <meta:user-defined meta:name="OVERHEIDop.publicationIssue">232104</meta:user-defined>
    <meta:user-defined meta:name="OVERHEIDop.GmbID/DC.identifier">gmb-2023-232104</meta:user-defined>
    <meta:user-defined meta:name="OVERHEIDop.versieInformatie"/>
  </office:meta>
</office:document-meta>
</file>