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Jan Willem Brouwersstraat 40 1071LK Amsterdam, tot en met Jan Willem Brouwersstraat 106 1071LK Amsterdam, Concertgebouwplein 34 1071LN, Concertgebouwplein 32 1071LN, Concertgebouwplein 30 1071LN</text:p>
      <text:section text:name="zakelijke-mededeling_id1-3-2" text:style-name="zakelijke-mededeling">
        <text:section text:name="zakelijke-mededeling-tekst_id1-3-2-1" text:style-name="zakelijke-mededeling-tekst">
          <text:section text:name="tekst_id1-3-2-1-1" text:style-name="tekst">
            <text:p text:style-name="common-al">Adres: Jan Willem Brouwersstraat 106 1071LK Amsterdam, Jan Willem Brouwersstraat 104 1071LK Amsterdam, Jan Willem Brouwersstraat 102 1071LK Amsterdam, Jan Willem Brouwersstraat 100 1071LK Amsterdam, Jan Willem Brouwersstraat 98 1071LK Amsterdam, Jan Willem Brouwersstraat 96 1071LK Amsterdam, Jan Willem Brouwersstraat 94 1071LK Amsterdam, Jan Willem Brouwersstraat 92 1071LK Amsterdam, Jan Willem Brouwersstraat 90 1071LK Amsterdam, Jan Willem Brouwersstraat 88 1071LK Amsterdam, Jan Willem Brouwersstraat 86 1071LK Amsterdam, Jan Willem Brouwersstraat 84 1071LK Amsterdam, Jan Willem Brouwersstraat 82 1071LK Amsterdam, Jan Willem Brouwersstraat 80 1071LK Amsterdam, Jan Willem Brouwersstraat 78 1071LK Amsterdam, Jan Willem Brouwersstraat 76 1071LK Amsterdam, Jan Willem Brouwersstraat 74 1071LK Amsterdam, Jan Willem Brouwersstraat 72 1071LK Amsterdam, Jan Willem Brouwersstraat 70 1071LK Amsterdam, Jan Willem Brouwersstraat 68 1071LK Amsterdam, Jan Willem Brouwersstraat 60 1071LK Amsterdam, Jan Willem Brouwersstraat 58 1071LK Amsterdam, Jan Willem Brouwersstraat 56 1071LK Amsterdam, Jan Willem Brouwersstraat 54 1071LK Amsterdam, Jan Willem Brouwersstraat 52 1071LK Amsterdam, Jan Willem Brouwersstraat 50 1071LK Amsterdam, Jan Willem Brouwersstraat 48 1071LK Amsterdam, Jan Willem Brouwersstraat 46 1071LK Amsterdam, Jan Willem Brouwersstraat 44 1071LK Amsterdam, Jan Willem Brouwersstraat 42 1071LK Amsterdam, Concertgebouwplein 34 1071LN Amsterdam, Concertgebouwplein 32 1071LN Amsterdam, Concertgebouwplein 30 1071LN Amsterdam, Jan Willem Brouwersstraat 40 1071LK Amsterdam</text:p>
            <text:p text:style-name="common-al">Omschrijving: voor het vervangen van raamkozijnen en het vervangen van beglazing in raam- en deurkozijnen in de voorgevel van de gebouwen, met behoud van bestemming daarvan tot woningen op de locatie Jan Willem Brouwersstraat 40-106 en Concertgebouwplein 30-48.</text:p>
            <text:p text:style-name="common-al">Besluit: verleend</text:p>
            <text:p text:style-name="common-al">Verzonden naar aanvrager op: 24-05-2023</text:p>
            <text:p text:style-name="common-al">Zaaknummer: Z2023-Z001639</text:p>
            <text:p text:style-name="common-al">OLO nummer: 7667029</text:p>
            <text:p text:style-name="common-al">Het besluit en bijbehorende stukken kunt u per e-mail ontvangen. Stuur een verzoek naar <text:a xlink:href="mailto:vth.administratie.sdz@amsterdam.nl?Subject=Dossiernummer Z2023-Z001639" xlink:type="simple">vth.administratie.sdz@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1303</text:span><text:line-break/><text:date style:data-style-name="dag" text:fixed="true" text:date-value="2023-05-26"/><text:line-break/><text:date style:data-style-name="jaar" text:fixed="true" text:date-value="2023-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303</text:span><text:date style:data-style-name="nicedate" text:fixed="true" text:date-value="2023-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303</text:span><text:date style:data-style-name="nicedate" text:fixed="true" text:date-value="2023-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Z001639</meta:user-defined>
    <meta:user-defined meta:name="DCTERMS.abstract">vervangen van raamkozijnen en het vervangen van beglazing in raam- en deurkozijnen in de voorgevel van de gebouwen, met behoud van bestemming daa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Jan Willem Brouwersstraat 40 1071LK Amsterdam, tot en met Jan Willem Brouwersstraat 106 1071LK Amsterdam, Concertgebouwplein 34 1071LN, Concertgebouwplein 32 1071LN, Concertgebouwplein 30 1071LN</meta:user-defined>
    <meta:user-defined meta:name="DCTERMS.W3CDTF/DCTERMS.available">2023-05-26</meta:user-defined>
    <meta:user-defined meta:name="DCTERMS.W3CDTF/OVERHEIDop.jaargang">2023</meta:user-defined>
    <meta:user-defined meta:name="OVERHEIDop.publicationIssue">231303</meta:user-defined>
    <meta:user-defined meta:name="OVERHEIDop.GmbID/DC.identifier">gmb-2023-231303</meta:user-defined>
    <meta:user-defined meta:name="OVERHEIDop.versieInformatie"/>
  </office:meta>
</office:document-meta>
</file>