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plaatsen van een  zonnecollector  - Willem Bontekoestraat 75, Buiten, op het platte dak boven de balkonkamer waarbij het dak gelijk loopt met de zoldervlo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203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3 mei 2023</text:p>
            <text:p text:style-name="common-al">
            <text:span text:style-name="nadrukvet">Omschrijving:</text:span> het plaatsen van een  zonnecollector </text:p>
            <text:p text:style-name="common-al">
            <text:span text:style-name="nadrukvet">Locatie:</text:span> Willem Bontekoestraat 75, Buiten, op het platte dak boven de balkonkamer waarbij het dak gelijk loopt met de zoldervloer.</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30704</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704</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704</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032</meta:user-defined>
    <meta:user-defined meta:name="DCTERMS.abstract">Gemeente Almere - aanvraag omgevingsvergunning - het plaatsen van een  zonnecollector  - Willem Bontekoestraat 75, Buiten, op het platte dak boven de balkonkamer waarbij het dak gelijk loopt met de zoldervloer.</meta:user-defined>
    <dc:language>nl</dc:language>
    <meta:user-defined meta:name="OVERHEIDop.locatietype/OVERHEIDop.gebiedsmarkering">Adres</meta:user-defined>
    <meta:user-defined meta:name="DC.title">Gemeente Almere - aanvraag omgevingsvergunning - het plaatsen van een  zonnecollector  - Willem Bontekoestraat 75, Buiten, op het platte dak boven de balkonkamer waarbij het dak gelijk loopt met de zoldervloer.</meta:user-defined>
    <meta:user-defined meta:name="DCTERMS.W3CDTF/DCTERMS.available">2023-05-31</meta:user-defined>
    <meta:user-defined meta:name="DCTERMS.W3CDTF/OVERHEIDop.jaargang">2023</meta:user-defined>
    <meta:user-defined meta:name="OVERHEIDop.publicationIssue">230704</meta:user-defined>
    <meta:user-defined meta:name="OVERHEIDop.GmbID/DC.identifier">gmb-2023-230704</meta:user-defined>
    <meta:user-defined meta:name="OVERHEIDop.versieInformatie"/>
  </office:meta>
</office:document-meta>
</file>