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fietsbrug, Zandlaan/Bolognalaan te Utrecht,  HZ_WABO-23-096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ndlaan/Bolognalaan te Utrecht</text:p>
            <text:p text:style-name="common-al">HZ_WABO-23-09611</text:p>
            <text:p text:style-name="common-al">Toelichting: het bouwen van een fietsbrug</text:p>
            <text:p text:style-name="common-al">Datum besluit: 22 mei 2023</text:p>
            <text:p text:style-name="common-al">Startdatum bezwaartermijn: 23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0521</text:span><text:line-break/><text:date style:data-style-name="dag" text:fixed="true" text:date-value="2023-05-26"/><text:line-break/><text:date style:data-style-name="jaar" text:fixed="true" text:date-value="2023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0521</text:span><text:date style:data-style-name="nicedate" text:fixed="true" text:date-value="2023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0521</text:span><text:date style:data-style-name="nicedate" text:fixed="true" text:date-value="2023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fietsbrug, Zandlaan/Bolognalaan te Utrecht,  HZ_WABO-23-09611</meta:user-defined>
    <meta:user-defined meta:name="DCTERMS.W3CDTF/DCTERMS.available">2023-05-26</meta:user-defined>
    <meta:user-defined meta:name="DCTERMS.W3CDTF/OVERHEIDop.jaargang">2023</meta:user-defined>
    <meta:user-defined meta:name="OVERHEIDop.externeBijlage">Publiceerbaar-A|exb-2023-25938</meta:user-defined>
    <meta:user-defined meta:name="OVERHEIDop.externeBijlage">Besluit omgevingsvergunning publiceerbaar|exb-2023-25939</meta:user-defined>
    <meta:user-defined meta:name="OVERHEIDop.publicationIssue">230521</meta:user-defined>
    <meta:user-defined meta:name="OVERHEIDop.GmbID/DC.identifier">gmb-2023-230521</meta:user-defined>
    <meta:user-defined meta:name="OVERHEIDop.versieInformatie"/>
  </office:meta>
</office:document-meta>
</file>