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16 appartementen aan Christinastraat 53a t/m 59f te U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rk maken bekend dat zij in de periode van 15 mei 2023 tot en met 22 mei 2023 de volgende aanvraag voor een omgevingsvergunning, waarbij de reguliere / uitgebreide voorbereidingsprocedure van toepassing is, hebben ontvangen:</text:p>
            <text:p text:style-name="common-al">Voor : het bouwen van 16 appartementen</text:p>
            <text:p text:style-name="common-al">Locatie : Christinastraat 53a t/m 59f, 8322 GR Urk</text:p>
            <text:p text:style-name="common-al">Datum ontvangst : 19 mei 2023</text:p>
            <text:p text:style-name="last-al">De ingediende aanvragen kunnen na telefonische afspraak worden ingezien bij de balie van het gemeentehuis. Bel hiervoor met 05276898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228896</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8896</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8896</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Aanvraag vergunning voor het bouwen van 16 appartementen aan Christinastraat 53a t/m 59f te Urk</meta:user-defined>
    <meta:user-defined meta:name="DCTERMS.W3CDTF/DCTERMS.available">2023-05-31</meta:user-defined>
    <meta:user-defined meta:name="DCTERMS.W3CDTF/OVERHEIDop.jaargang">2023</meta:user-defined>
    <meta:user-defined meta:name="OVERHEIDop.publicationIssue">228896</meta:user-defined>
    <meta:user-defined meta:name="OVERHEIDop.GmbID/DC.identifier">gmb-2023-228896</meta:user-defined>
    <meta:user-defined meta:name="OVERHEIDop.versieInformatie"/>
  </office:meta>
</office:document-meta>
</file>