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dastrale aanduiding: JRE00/D/4830: verlenging beslistermijn aanvraag vergunning slopen en nieuw bouwen van de fietsvoetgangersbrug (OV 2023014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-05-2023 is de beslistermijn van deze aanvraag verlengd met maximaal zes weken. De uiterste beslisdatum is nu 30-06-2023. De aanvraag betreft het slopen en nieuw bouwen van de fietsvoetgangersbrug.</text:p>
            <text:p text:style-name="last-al">Tegen een besluit tot het verlengen van de beslistermijn is in principe geen bezwaar of beroep mogelijk (artikel 6.3 Awb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228352</text:span><text:line-break/><text:date style:data-style-name="dag" text:fixed="true" text:date-value="2023-05-25"/><text:line-break/><text:date style:data-style-name="jaar" text:fixed="true" text:date-value="2023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352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8352</text:span><text:date style:data-style-name="nicedate" text:fixed="true" text:date-value="2023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Kadastrale aanduiding: JRE00/D/4830: verlenging beslistermijn aanvraag vergunning slopen en nieuw bouwen van de fietsvoetgangersbrug (OV 20230149)</meta:user-defined>
    <meta:user-defined meta:name="DCTERMS.W3CDTF/DCTERMS.available">2023-05-25</meta:user-defined>
    <meta:user-defined meta:name="DCTERMS.W3CDTF/OVERHEIDop.jaargang">2023</meta:user-defined>
    <meta:user-defined meta:name="OVERHEIDop.publicationIssue">228352</meta:user-defined>
    <meta:user-defined meta:name="OVERHEIDop.GmbID/DC.identifier">gmb-2023-228352</meta:user-defined>
    <meta:user-defined meta:name="OVERHEIDop.versieInformatie"/>
  </office:meta>
</office:document-meta>
</file>