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GELUIDSONTHEFFING BOUWBESLUIT, IN VERBAND MET BOUWWERKZAAMHEDEN, ORANJE NASSAULAAN AFRIT 11 EN A 32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luidsontheffing bouwbesluit in verband met bouwwerkzaamheden, Oranje Nassaulaan afrit 11 te Heerenveen (17-05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7643</text:span><text:line-break/><text:date style:data-style-name="dag" text:fixed="true" text:date-value="2023-05-25"/><text:line-break/><text:date style:data-style-name="jaar" text:fixed="true" text:date-value="2023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643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7643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GELUIDSONTHEFFING BOUWBESLUIT, IN VERBAND MET BOUWWERKZAAMHEDEN, ORANJE NASSAULAAN AFRIT 11 EN A 32 HEERENVEEN</meta:user-defined>
    <meta:user-defined meta:name="DCTERMS.W3CDTF/DCTERMS.available">2023-05-25</meta:user-defined>
    <meta:user-defined meta:name="DCTERMS.W3CDTF/OVERHEIDop.jaargang">2023</meta:user-defined>
    <meta:user-defined meta:name="OVERHEIDop.publicationIssue">227643</meta:user-defined>
    <meta:user-defined meta:name="OVERHEIDop.GmbID/DC.identifier">gmb-2023-227643</meta:user-defined>
    <meta:user-defined meta:name="OVERHEIDop.versieInformatie"/>
  </office:meta>
</office:document-meta>
</file>