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538 woningen, Wisselspoor bouwfase 2 t/m 4, veld 6, 9 en 10  te Utrecht,  HZ_WABO-23-048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sselspoor bouwfase 2 t/m 4, veld 6, 9 en 10  te Utrecht</text:p>
            <text:p text:style-name="common-al">HZ_WABO-23-04860</text:p>
            <text:p text:style-name="common-al">Toelichting: het bouwen van 538 woning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7238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7238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7238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538 woningen, Wisselspoor bouwfase 2 t/m 4, veld 6, 9 en 10  te Utrecht,  HZ_WABO-23-04860</meta:user-defined>
    <meta:user-defined meta:name="DCTERMS.W3CDTF/DCTERMS.available">2023-05-24</meta:user-defined>
    <meta:user-defined meta:name="DCTERMS.W3CDTF/OVERHEIDop.jaargang">2023</meta:user-defined>
    <meta:user-defined meta:name="OVERHEIDop.publicationIssue">227238</meta:user-defined>
    <meta:user-defined meta:name="OVERHEIDop.GmbID/DC.identifier">gmb-2023-227238</meta:user-defined>
    <meta:user-defined meta:name="OVERHEIDop.versieInformatie"/>
  </office:meta>
</office:document-meta>
</file>