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9-05-2023 hebben wij aanvraag reguliere omgevingsvergunning voor het bouwen van een woning op het adres Slagboomsdijk 2 7475TG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-05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27172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172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172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33358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9-05-2023 hebben wij aanvraag reguliere omgevingsvergunning voor het bouwen van een woning op het adres Slagboomsdijk 2 7475TG Markelo ontvangen.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7172</meta:user-defined>
    <meta:user-defined meta:name="OVERHEIDop.GmbID/DC.identifier">gmb-2023-227172</meta:user-defined>
    <meta:user-defined meta:name="OVERHEIDop.versieInformatie"/>
  </office:meta>
</office:document-meta>
</file>