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: Plan Keppeloord (sectie O, perceelnr. 1600)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Plan Keppeloord (sectie O, perceelnr. 1600)</text:p>
            <text:p text:style-name="common-al">Omschrijving:  bouwen van een woning</text:p>
            <text:p text:style-name="common-al">Dossiernummer:  20230220</text:p>
            <text:p text:style-name="common-al">Datum indiening:  17 mei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27031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031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031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voor het bouwen van een woning: Plan Keppeloord (sectie O, perceelnr. 1600) in Doetinchem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7031</meta:user-defined>
    <meta:user-defined meta:name="OVERHEIDop.GmbID/DC.identifier">gmb-2023-227031</meta:user-defined>
    <meta:user-defined meta:name="OVERHEIDop.versieInformatie"/>
  </office:meta>
</office:document-meta>
</file>