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nabij Sporadenlaan 20 1060MJ Amsterdam, Orkneypad 20 1060ME Amsterdam, Shetlandpad 20 1060M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nabij Sporadenlaan 20 1060MJ Amsterdam, Orkneypad 20 1060ME Amsterdam, Shetlandpad 20 1060MD Amsterdam</text:p>
            <text:p text:style-name="common-al">Omschrijving: vellen van 48 houtopstanden in de 3 hofjes gelegen zijn aan de noordzijde van de Groenlandstraat</text:p>
            <text:p text:style-name="common-al">Datum ontvangst: 22-05-2023</text:p>
            <text:p text:style-name="common-al">Zaaknummer: Z2023-NW001707</text:p>
            <text:p text:style-name="common-al">OLO nummer: 7804943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5714</text:span><text:line-break/><text:date style:data-style-name="dag" text:fixed="true" text:date-value="2023-05-24"/><text:line-break/><text:date style:data-style-name="jaar" text:fixed="true" text:date-value="2023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5714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5714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3-NW001707</meta:user-defined>
    <meta:user-defined meta:name="DCTERMS.abstract">vellen van 48 houtopstanden, het gaat om houtopstanden in de 3 hofjes die gelegen zijn aan de noordzijde van de Groenlandstraa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 vellen van een houtopstand (kap) nabij Sporadenlaan 20 1060MJ Amsterdam, Orkneypad 20 1060ME Amsterdam, Shetlandpad 20 1060MD Amsterdam</meta:user-defined>
    <meta:user-defined meta:name="DCTERMS.W3CDTF/DCTERMS.available">2023-05-24</meta:user-defined>
    <meta:user-defined meta:name="DCTERMS.W3CDTF/OVERHEIDop.jaargang">2023</meta:user-defined>
    <meta:user-defined meta:name="OVERHEIDop.publicationIssue">225714</meta:user-defined>
    <meta:user-defined meta:name="OVERHEIDop.GmbID/DC.identifier">gmb-2023-225714</meta:user-defined>
    <meta:user-defined meta:name="OVERHEIDop.versieInformatie"/>
  </office:meta>
</office:document-meta>
</file>